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twork:labornutzung"/><text:bookmark-start text:name="__RefHeading___netzaufbau_1"/><text:bookmark-start text:name="netzaufbau"/>Netzaufbau<text:bookmark-end text:name="__RefHeading___netzaufbau_1"/><text:bookmark-end text:name="netzaufbau"/></text:h>
      <text:p text:style-name="Text_20_body">Jeder Platz verfügt über drei Ethernet-Schnittstellen. Die Farben entsprechen den Kabelfarben.</text:p>
      <text:p text:style-name="Text_20_body">Auf dem <text:span text:style-name="Strong_20_Emphasis">Raumserver</text:span>, der gleichzeitig als <text:span text:style-name="Strong_20_Emphasis">Internet-Proxy (192.168.x.91:3128) </text:span>dient, wird eine <text:span text:style-name="Strong_20_Emphasis">Web-Anwendung zu Konfiguration </text:span>der <text:span text:style-name="Strong_20_Emphasis">Experimental-Switche</text:span> bereitgestellt. Diese Anwendung  ist über <text:span text:style-name="Strong_20_Emphasis">192.168.x.92</text:span> über das Raumnetz erreichbar.</text:p>
      <table:table table:style-name="Table">
        <table:table-column/>
        <table:table-column/>
        <table:table-column/>
        <table:table-row>
          <table:table-cell office:value-type="string" table:style-name="tableheader">
            <text:p text:style-name="Table_20_Heading">Beschreibung </text:p>
          </table:table-cell>
          <table:table-cell office:value-type="string" table:style-name="tableheader">
            <text:p text:style-name="Table_20_Heading">Netz G216</text:p>
          </table:table-cell>
          <table:table-cell office:value-type="string" table:style-name="tableheader">
            <text:p text:style-name="Table_20_Heading"> Netz W610 </text:p>
          </table:table-cell>
        </table:table-row>
        <table:table-row>
          <table:table-cell office:value-type="string" table:style-name="tablecell">
            <text:p text:style-name="tablealignleft">Raumserver</text:p>
          </table:table-cell>
          <table:table-cell office:value-type="string" table:style-name="tablecell">
            <text:p text:style-name="tablealignleft">192.168.<text:span text:style-name="Strong_20_Emphasis">21</text:span>.91/24</text:p>
          </table:table-cell>
          <table:table-cell office:value-type="string" table:style-name="tablecell">
            <text:p text:style-name="tablealignleft">192.168.<text:span text:style-name="Strong_20_Emphasis">16</text:span>.91/24</text:p>
          </table:table-cell>
        </table:table-row>
        <table:table-row>
          <table:table-cell office:value-type="string" table:style-name="tablecell">
            <text:p text:style-name="tablealignleft">Switchverwaltung</text:p>
          </table:table-cell>
          <table:table-cell office:value-type="string" table:style-name="tablecell">
            <text:p text:style-name="tablealignleft">192.168.<text:span text:style-name="Strong_20_Emphasis">21</text:span>.92/24</text:p>
          </table:table-cell>
          <table:table-cell office:value-type="string" table:style-name="tablecell">
            <text:p text:style-name="tablealignleft">192.168.<text:span text:style-name="Strong_20_Emphasis">16</text:span>.92/24</text:p>
          </table:table-cell>
        </table:table-row>
        <table:table-row>
          <table:table-cell office:value-type="string" table:style-name="tablecell">
            <text:p text:style-name="tablealignleft">Raumnetz (grau)</text:p>
          </table:table-cell>
          <table:table-cell office:value-type="string" table:style-name="tablecell">
            <text:p text:style-name="tablealignleft">192.168.<text:span text:style-name="Strong_20_Emphasis">21</text:span>.0/24</text:p>
          </table:table-cell>
          <table:table-cell office:value-type="string" table:style-name="tablecell">
            <text:p text:style-name="tablealignleft">192.168.<text:span text:style-name="Strong_20_Emphasis">16</text:span>.0/24</text:p>
          </table:table-cell>
        </table:table-row>
        <table:table-row>
          <table:table-cell office:value-type="string" table:style-name="tablecell">
            <text:p text:style-name="tablealignleft">Experimental-Netz 1 (gelb)</text:p>
          </table:table-cell>
          <table:table-cell office:value-type="string" table:style-name="tablecell">
            <text:p text:style-name="tablealignleft">192.168.<text:span text:style-name="Strong_20_Emphasis">33</text:span>.0/24</text:p>
          </table:table-cell>
          <table:table-cell office:value-type="string" table:style-name="tablecell">
            <text:p text:style-name="tablealignleft">192.168.<text:span text:style-name="Strong_20_Emphasis">65</text:span>.0/24</text:p>
          </table:table-cell>
        </table:table-row>
        <table:table-row>
          <table:table-cell office:value-type="string" table:style-name="tablecell">
            <text:p text:style-name="tablealignleft">Experimental-Netz 2 (blau)</text:p>
          </table:table-cell>
          <table:table-cell office:value-type="string" table:style-name="tablecell">
            <text:p text:style-name="tablealignleft">192.168.<text:span text:style-name="Strong_20_Emphasis">34</text:span>.0/24</text:p>
          </table:table-cell>
          <table:table-cell office:value-type="string" table:style-name="tablecell">
            <text:p text:style-name="tablealignleft">192.168.<text:span text:style-name="Strong_20_Emphasis">66</text:span>.0/24</text:p>
          </table:table-cell>
        </table:table-row>
      </table:table>
      <text:p text:style-name="Text_20_body"><text:span text:style-name="Emphasis">Tabelle </text:span><text:span text:style-name="Emphasis">1</text:span><text:span text:style-name="Emphasis">: Netze in G216 und W610</text:span></text:p>
      <text:h text:style-name="Heading_20_1" text:outline-level="1"><text:bookmark-start text:name="__RefHeading___client-pc_2"/><text:bookmark-start text:name="client-pc"/>Client-PC<text:bookmark-end text:name="__RefHeading___client-pc_2"/><text:bookmark-end text:name="client-pc"/></text:h>
      <text:h text:style-name="Heading_20_2" text:outline-level="2"><text:bookmark-start text:name="__RefHeading___userkeinpasswort_standard_3"/><text:bookmark-start text:name="userkeinpasswort_standard"/>User: keinpasswort (STANDARD)<text:bookmark-end text:name="__RefHeading___userkeinpasswort_standard_3"/><text:bookmark-end text:name="userkeinpasswort_standard"/></text:h>
      <text:p text:style-name="Text_20_body">Der User <text:span text:style-name="Source_20_Text">keinpasswort</text:span> wird als Standard-User verwendet. Dieser meldet sich wie der Name schon sagt <text:span text:style-name="Strong_20_Emphasis">ohne Passwort</text:span> am System an. Die Idee ist es einen Account für kurze Arbeitsphasen zu haben, der von den Schülern<text:span text:style-name="Strong_20_Emphasis"> nicht DAUERHAFT</text:span> verändert werden kann. Der User <text:span text:style-name="Source_20_Text">keinpasswort</text:span> kann bestimmte Änderungen vornehmen, für die normalerweise Administratorrechte benötigt werden (z.B. VLAN einrichten) diese werden aber nach dem Logout bzw. spätestens mit dem nächsten Reboot <text:span text:style-name="Strong_20_Emphasis">gelöscht</text:span>.</text:p>
      <text:h text:style-name="Heading_20_2" text:outline-level="2"><text:bookmark-start text:name="__RefHeading___userz.b._fi0a_klassenbezogen_mit_speichermoeglichkeit_4"/><text:bookmark-start text:name="userz.b._fi0a_klassenbezogen_mit_speichermoeglichkeit"/>User: z.B. fi0a (klassenbezogen mit Speichermöglichkeit)<text:bookmark-end text:name="__RefHeading___userz.b._fi0a_klassenbezogen_mit_speichermoeglichkeit_4"/><text:bookmark-end text:name="userz.b._fi0a_klassenbezogen_mit_speichermoeglichkeit"/></text:h>
      <text:p text:style-name="Text_20_body">Dieser klassenbezogene User wird vom Lehrer eingerichtet und wird für EINE Klasse genutzt. Dh. alle SchülerInnen melden sich mit diesem Account an. Der Account hat zunächst dieselben Möglichkeiten wie <text:span text:style-name="Source_20_Text">keinpasswort</text:span>. Der große Unterschied liegt in der Möglichkeit, dauerhaft Daten <text:span text:style-name="Strong_20_Emphasis">in seinem Home-Verzeichnis </text:span>ablegen zu können. Diese Daten verbleiben für die Dauer seiner Existenz auf dem jeweiligen PC lokal gespeichert.</text:p>
      <text:h text:style-name="Heading_20_2" text:outline-level="2"><text:bookmark-start text:name="__RefHeading___netzfreigaben_5"/><text:bookmark-start text:name="netzfreigaben"/>Netzfreigaben<text:bookmark-end text:name="__RefHeading___netzfreigaben_5"/><text:bookmark-end text:name="netzfreigaben"/></text:h>
      <text:p text:style-name="Text_20_body">Für die <text:span text:style-name="Strong_20_Emphasis">Freigabe von Netzlaufwerken zum Austausch von Daten</text:span> zwischen Rechnern, kann die gnome<text:note text:id="ftn0" text:note-class="footnote"><text:note-citation text:label="1)">1)</text:note-citation><text:note-body><text:p text:style-name="Text_20_body">gnome: Windowmanger zur Dartstellung der Fenster und Programme</text:p></text:note-body></text:note>-Freigabe im nautilus<text:note text:id="ftn1" text:note-class="footnote"><text:note-citation text:label="2)">2)</text:note-citation><text:note-body><text:p text:style-name="Text_20_body">nautilus: Dateimanager ähnlich dem Windows Explorer</text:p></text:note-body></text:note> (s. Orte) verwendet werden. Per Rechtsklick auf den freizugebenden Ordner und anschließendes Auswählen des Kontextmenüs „<text:span text:style-name="Strong_20_Emphasis">Freigabeoptionen</text:span>„, kann per Anklicken von „<text:span text:style-name="Strong_20_Emphasis">Diesen Ordner freigeben</text:span>“ und „<text:span text:style-name="Strong_20_Emphasis">Gastzugriff (für Nutzer ohne Benutzerkonto)</text:span>„ wird der betreffende Ordner freigegeben (s. Abbildung).</text:p>
      <text:h text:style-name="Heading_20_1" text:outline-level="1"><text:bookmark-start text:name="__RefHeading___nutzung_von_netzwerkprogrammen_6"/><text:bookmark-start text:name="nutzung_von_netzwerkprogrammen"/>Nutzung von Netzwerkprogrammen<text:bookmark-end text:name="__RefHeading___nutzung_von_netzwerkprogrammen_6"/><text:bookmark-end text:name="nutzung_von_netzwerkprogrammen"/></text:h>
      <text:h text:style-name="Heading_20_2" text:outline-level="2"><text:bookmark-start text:name="__RefHeading___aufrufparameter_fuer_die_programme_auszug_7"/><text:bookmark-start text:name="aufrufparameter_fuer_die_programme_auszug"/>Aufrufparameter für die Programme (Auszug)<text:bookmark-end text:name="__RefHeading___aufrufparameter_fuer_die_programme_auszug_7"/><text:bookmark-end text:name="aufrufparameter_fuer_die_programme_auszug"/></text:h>
      <text:h text:style-name="Heading_20_3" text:outline-level="3"><text:bookmark-start text:name="__RefHeading___grundsaetzliche_informationen_8"/><text:bookmark-start text:name="grundsaetzliche_informationen"/>Grundsätzliche Informationen<text:bookmark-end text:name="__RefHeading___grundsaetzliche_informationen_8"/><text:bookmark-end text:name="grundsaetzliche_informationen"/></text:h>
      <text:h text:style-name="Heading_20_4" text:outline-level="4"><text:bookmark-start text:name="__RefHeading___schnittstellen-logik_unter_linux_9"/><text:bookmark-start text:name="schnittstellen-logik_unter_linux"/>Schnittstellen-Logik unter Linux<text:bookmark-end text:name="__RefHeading___schnittstellen-logik_unter_linux_9"/><text:bookmark-end text:name="schnittstellen-logik_unter_linux"/></text:h>
      <text:p text:style-name="Text_20_body">Die Benennung Schnittstellen unter Linux unterliegt einem klar strukturierten System. Es wird durch eine kurze Zeichenkette ausgesagt, um welchen Typ von Schnittstelle es sich handelt. Je Type werden dann alle vorhandenen Schnittstellen beginnend mit „0“ durchnummeriert. Die erste Ethernet-Schnittstelle im System lautet demnach <text:span text:style-name="Source_20_Text">eth0</text:span>. Die Tabelle enthält eine Übersicht über die wichtigsten Schnittstellentypen. </text:p>
      <table:table table:style-name="Table">
        <table:table-column/>
        <table:table-column/>
        <table:table-row>
          <table:table-cell office:value-type="string" table:style-name="tableheader">
            <text:p text:style-name="Table_20_Heading">  <text:span text:style-name="Strong_20_Emphasis">Typename</text:span>  </text:p>
          </table:table-cell>
          <table:table-cell office:value-type="string" table:style-name="tableheader">
            <text:p text:style-name="Table_20_Heading">  <text:span text:style-name="Strong_20_Emphasis">Erklärung</text:span>  </text:p>
          </table:table-cell>
        </table:table-row>
        <table:table-row>
          <table:table-cell office:value-type="string" table:style-name="tablecell">
            <text:p text:style-name="tablealignleft"><text:span text:style-name="Source_20_Text">eth</text:span></text:p>
          </table:table-cell>
          <table:table-cell office:value-type="string" table:style-name="tablecell">
            <text:p text:style-name="tablealignleft">Ethernet-Netzwerkschnittstellen</text:p>
          </table:table-cell>
        </table:table-row>
        <table:table-row>
          <table:table-cell office:value-type="string" table:style-name="tablecell">
            <text:p text:style-name="tablealignleft"><text:span text:style-name="Source_20_Text">wlan</text:span></text:p>
          </table:table-cell>
          <table:table-cell office:value-type="string" table:style-name="tablecell">
            <text:p text:style-name="tablealignleft">WLAN-Netzwerkschnittstellen</text:p>
          </table:table-cell>
        </table:table-row>
        <table:table-row>
          <table:table-cell office:value-type="string" table:style-name="tablecell">
            <text:p text:style-name="tablealignleft"><text:span text:style-name="Source_20_Text">usb</text:span></text:p>
          </table:table-cell>
          <table:table-cell office:value-type="string" table:style-name="tablecell">
            <text:p text:style-name="tablealignleft">USB-Schnittstellen</text:p>
          </table:table-cell>
        </table:table-row>
        <table:table-row>
          <table:table-cell office:value-type="string" table:style-name="tablecell">
            <text:p text:style-name="tablealignleft"><text:span text:style-name="Source_20_Text">tty</text:span></text:p>
          </table:table-cell>
          <table:table-cell office:value-type="string" table:style-name="tablecell">
            <text:p text:style-name="tablealignleft">Terminalinferace (COM-Schnittstellen)</text:p>
          </table:table-cell>
        </table:table-row>
      </table:table>
      <text:p text:style-name="Text_20_body"><text:span text:style-name="Emphasis">Tabelle </text:span><text:span text:style-name="Emphasis">2</text:span><text:span text:style-name="Emphasis">: Schnittstellentypen</text:span></text:p>
      <text:h text:style-name="Heading_20_4" text:outline-level="4"><text:bookmark-start text:name="__RefHeading___hilfe_ich_weiss_nicht_weiter_10"/><text:bookmark-start text:name="hilfe_ich_weiss_nicht_weiter"/>Hilfe ich weiß nicht weiter!<text:bookmark-end text:name="__RefHeading___hilfe_ich_weiss_nicht_weiter_10"/><text:bookmark-end text:name="hilfe_ich_weiss_nicht_weiter"/></text:h>
      <text:p text:style-name="Text_20_body">Bei fast allen Konsolenbefehlen lässt sich per Parameter <text:span text:style-name="Source_20_Text">-?</text:span> oder <text:span text:style-name="Source_20_Text">–help</text:span> eine Kurzhilfe zu den möglichen Parametern aufrufen. Ausführlichere Hilfe kann man über die sogenannten <text:span text:style-name="Source_20_Text">man</text:span>-Pages (<text:span text:style-name="Source_20_Text">manual;</text:span> das Kürzel <text:span text:style-name="underline"><text:span text:style-name="Strong_20_Emphasis">rtfm</text:span></text:span> hat sehr viel damit zu tun). Diese Manuals können wie folgt aufgerufen werden:</text:p>
      <text:p text:style-name="Text_20_body"><text:span text:style-name="Source_20_Text">man route</text:span></text:p>
      <text:p text:style-name="Text_20_body">Beenden lässt sich die Ansicht mittels <text:span text:style-name="Source_20_Text">:q</text:span> (stammt aus dem Editor <text:span text:style-name="Source_20_Text">vi</text:span> und beendet das <text:span text:style-name="Source_20_Text">man</text:span> Programm).</text:p>
      <text:h text:style-name="Heading_20_3" text:outline-level="3"><text:bookmark-start text:name="__RefHeading___netzschnittstellen_einrichten_mit_ifconfig_11"/><text:bookmark-start text:name="netzschnittstellen_einrichten_mit_ifconfig"/>Netzschnittstellen einrichten mit ifconfig<text:bookmark-end text:name="__RefHeading___netzschnittstellen_einrichten_mit_ifconfig_11"/><text:bookmark-end text:name="netzschnittstellen_einrichten_mit_ifconfig"/></text:h>
      <text:p text:style-name="Text_20_body">Die Überprüfung der aktuellen Konfiguration kann mittels des folgenden Befehls vorgenommen werden.</text:p>
      <text:p text:style-name="Text_20_body"><text:span text:style-name="Source_20_Text">sudo ifconfig -a</text:span></text:p>
      <text:p text:style-name="Text_20_body">Der Parameter <text:span text:style-name="Source_20_Text">-a</text:span> sorgt dafür, dass alle Informationen ausgegeben werden (siehe <text:span text:style-name="Source_20_Text">ipconfig /all</text:span> unter Windows).</text:p>
      <text:p text:style-name="Text_20_body">Linux bietet die Möglichkeit, sehr schnell über die Kommandozeile die IP-Adresse einer Schnittstelle anzupassen. Dabei werden die Schnittstellen mit <text:span text:style-name="Source_20_Text">ethX </text:span>(<text:span text:style-name="Source_20_Text">X= 0…n</text:span>) durchnummeriert.</text:p>
      <text:p text:style-name="Text_20_body">Die Anpassung der Schnittstelle <text:span text:style-name="Source_20_Text">eth1</text:span> auf die IP-Adresse <text:span text:style-name="Source_20_Text">192.168.21.123</text:span> würde wie folgt aussehen:</text:p>
      <text:p text:style-name="Text_20_body"><text:span text:style-name="Source_20_Text">sudo ifconfig eth1 192.168.21.123</text:span></text:p>
      <text:p text:style-name="Text_20_body">Soll zusätzlich noch die Netzmaske gesetzt werden, dann wird der Befehl durch <text:span text:style-name="Source_20_Text">netmask</text:span> erweitert:</text:p>
      <text:p text:style-name="Text_20_body"><text:span text:style-name="Source_20_Text">sudo ifconfig eth1 192.168.21.123 netmask 255.255.255.0 up</text:span></text:p>
      <text:p text:style-name="Text_20_body">Der Zusatz <text:span text:style-name="Source_20_Text">up</text:span> nimmt die Schnittstelle „hoch„ soll heißen aktiviert sie, falls sie vorher irgendwann per</text:p>
      <text:p text:style-name="Text_20_body"><text:span text:style-name="Source_20_Text">sudo ifdown eth1</text:span></text:p>
      <text:p text:style-name="Text_20_body">deaktiviert wurde. Im Normalfall ist der Zusatz <text:span text:style-name="Source_20_Text">up</text:span> nicht notwendig, da eine aktive Schnittstelle die IP-Änderung unmittelbar übernimmt. Alternativ kann statt <text:span text:style-name="Source_20_Text">ifconfig</text:span> der Befehl <text:span text:style-name="Source_20_Text">ip</text:span> genutzt werden.</text:p>
      <text:h text:style-name="Heading_20_3" text:outline-level="3"><text:bookmark-start text:name="__RefHeading___mehrere_ip-adressen_an_einer_schnittstelle_12"/><text:bookmark-start text:name="mehrere_ip-adressen_an_einer_schnittstelle"/>Mehrere IP-Adressen an einer Schnittstelle<text:bookmark-end text:name="__RefHeading___mehrere_ip-adressen_an_einer_schnittstelle_12"/><text:bookmark-end text:name="mehrere_ip-adressen_an_einer_schnittstelle"/></text:h>
      <text:p text:style-name="Text_20_body">Linux unterstützt die Möglichkeit, mehrere IP-Adressen auf eine Schnittstelle zu binden. Die Schnittstellennamen werden dann um ein <text:span text:style-name="Source_20_Text">:x</text:span> erweitert. Das <text:span text:style-name="Source_20_Text">x</text:span> steht hier für die virtuelle Subschnittstelle. Beispiel: <text:span text:style-name="Source_20_Text">eth0:0</text:span> ist die erste Subschnittstelle der ersten Ethernet-Schnittstelle. Dieses Konzept ist nicht mit virtuellen LANs (VLAN) zu verwechseln! Diese werden über einen separaten Befehl eingerichtet.</text:p>
      <text:p text:style-name="Text_20_body">Über den folgenden Befehl lässt sich eine solche virtuelle Schnittstelle auf <text:span text:style-name="Source_20_Text">wlan0</text:span> einrichten.</text:p>
      <text:p text:style-name="Text_20_body"><text:span text:style-name="Source_20_Text">ifconfig wlan0:0 192.168.21.123 netmask 255.255.255.0 up</text:span></text:p>
      <text:p text:style-name="Text_20_body">Um eine solche Schnittstelle einrichten zu können, muss die reale Schnittstelle existieren!</text:p>
      <text:h text:style-name="Heading_20_3" text:outline-level="3"><text:bookmark-start text:name="__RefHeading___tiefer_gehende_informationen_zu_schnittstellen_13"/><text:bookmark-start text:name="tiefer_gehende_informationen_zu_schnittstellen"/>Tiefer gehende Informationen zu Schnittstellen<text:bookmark-end text:name="__RefHeading___tiefer_gehende_informationen_zu_schnittstellen_13"/><text:bookmark-end text:name="tiefer_gehende_informationen_zu_schnittstellen"/></text:h>
      <text:p text:style-name="Text_20_body">Die folgende Liste enthält wichtige Befehle, um über die Kommandozeile Informationen zu Schnittstellen abzufragen. (experimentieren Sie!)</text:p>
      <table:table table:style-name="Table">
        <table:table-column/>
        <table:table-column/>
        <table:table-column/>
        <table:table-row>
          <table:table-cell office:value-type="string" table:style-name="tableheader">
            <text:p text:style-name="Table_20_Heading">Informationsquelle </text:p>
          </table:table-cell>
          <table:table-cell office:value-type="string" table:style-name="tableheader">
            <text:p text:style-name="Table_20_Heading">Information </text:p>
          </table:table-cell>
          <table:table-cell office:value-type="string" table:style-name="tableheader">
            <text:p text:style-name="Table_20_Heading">Befehl </text:p>
          </table:table-cell>
        </table:table-row>
        <table:table-row>
          <table:table-cell office:value-type="string" table:style-name="tablecell">
            <text:p text:style-name="tablealignleft"><text:span text:style-name="Source_20_Text">dmesg</text:span></text:p>
          </table:table-cell>
          <table:table-cell office:value-type="string" table:style-name="tablecell">
            <text:p text:style-name="tablealignleft">Statusinformation zu Schnittstellen</text:p>
          </table:table-cell>
          <table:table-cell office:value-type="string" table:style-name="tablecell">
            <text:p text:style-name="tablealignleft"><text:span text:style-name="Source_20_Text">dmesg | grep NETDEV</text:span></text:p>
          </table:table-cell>
        </table:table-row>
        <table:table-row>
          <table:table-cell office:value-type="string" table:style-name="tablecell">
            <text:p text:style-name="tablealignleft"><text:span text:style-name="Source_20_Text">dmesg</text:span></text:p>
          </table:table-cell>
          <table:table-cell office:value-type="string" table:style-name="tablecell">
            <text:p text:style-name="tablealignleft">Statusinformation zu bestimmter Schnittstelle (hier eth0)</text:p>
          </table:table-cell>
          <table:table-cell office:value-type="string" table:style-name="tablecell">
            <text:p text:style-name="tablealignleft"><text:span text:style-name="Source_20_Text">dmesg | grep eth0</text:span></text:p>
          </table:table-cell>
        </table:table-row>
        <table:table-row>
          <table:table-cell office:value-type="string" table:style-name="tablecell">
            <text:p text:style-name="tablealignleft"><text:span text:style-name="Source_20_Text">/var/log/syslog</text:span></text:p>
          </table:table-cell>
          <table:table-cell office:value-type="string" table:style-name="tablecell">
            <text:p text:style-name="tablealignleft">Logfile für Systemstatus u.a. auch für Netzschnittstellen</text:p>
          </table:table-cell>
          <table:table-cell office:value-type="string" table:style-name="tablecell">
            <text:p text:style-name="tablealignleft"><text:span text:style-name="Source_20_Text">cat /var/log/syslog | grep eth0</text:span></text:p>
          </table:table-cell>
        </table:table-row>
        <table:table-row>
          <table:table-cell office:value-type="string" table:style-name="tablecell">
            <text:p text:style-name="tablealignleft"><text:span text:style-name="Source_20_Text">ifconfig</text:span></text:p>
          </table:table-cell>
          <table:table-cell office:value-type="string" table:style-name="tablecell">
            <text:p text:style-name="tablealignleft">Status zu Schnittstelle <text:span text:style-name="Source_20_Text">eth0</text:span></text:p>
          </table:table-cell>
          <table:table-cell office:value-type="string" table:style-name="tablecell">
            <text:p text:style-name="tablealignleft"><text:span text:style-name="Source_20_Text">ifconfig eth0</text:span></text:p>
          </table:table-cell>
        </table:table-row>
        <table:table-row>
          <table:table-cell office:value-type="string" table:style-name="tablecell">
            <text:p text:style-name="tablealignleft"><text:span text:style-name="Source_20_Text">ip addr</text:span></text:p>
          </table:table-cell>
          <table:table-cell office:value-type="string" table:style-name="tablecell">
            <text:p text:style-name="tablealignleft">Alle IP-Adressen ausgeben</text:p>
          </table:table-cell>
          <table:table-cell office:value-type="string" table:style-name="tablecell">
            <text:p text:style-name="tablealignleft"><text:span text:style-name="Source_20_Text">ip addr show eth0</text:span></text:p>
          </table:table-cell>
        </table:table-row>
        <table:table-row>
          <table:table-cell office:value-type="string" table:style-name="tablecell">
            <text:p text:style-name="tablealignleft"><text:span text:style-name="Source_20_Text">ip route</text:span></text:p>
          </table:table-cell>
          <table:table-cell office:value-type="string" table:style-name="tablecell">
            <text:p text:style-name="tablealignleft">Routen anpassen</text:p>
          </table:table-cell>
          <table:table-cell office:value-type="string" table:style-name="tablecell">
            <text:p text:style-name="tablealignleft">z.B. <text:span text:style-name="Source_20_Text">ip route replace default via 192.168.1.1</text:span></text:p>
          </table:table-cell>
        </table:table-row>
        <table:table-row>
          <table:table-cell office:value-type="string" table:style-name="tablecell">
            <text:p text:style-name="tablealignleft"><text:span text:style-name="Source_20_Text">nethogs</text:span></text:p>
          </table:table-cell>
          <table:table-cell office:value-type="string" table:style-name="tablecell">
            <text:p text:style-name="tablealignleft">Allgemeine Informationen wie Traffic anzeigen</text:p>
          </table:table-cell>
          <table:table-cell office:value-type="string" table:style-name="tablecell">
            <text:p text:style-name="tablealignleft"><text:span text:style-name="Source_20_Text">nethogs</text:span></text:p>
          </table:table-cell>
        </table:table-row>
      </table:table>
      <text:p text:style-name="Text_20_body"><text:span text:style-name="Emphasis">Tabelle </text:span><text:span text:style-name="Emphasis">3</text:span><text:span text:style-name="Emphasis">: Informationsquellen zu Schnittstellen</text:span></text:p>
      <text:h text:style-name="Heading_20_2" text:outline-level="2"><text:bookmark-start text:name="__RefHeading___netzwerkmanager_14"/><text:bookmark-start text:name="netzwerkmanager"/>Netzwerkmanager<text:bookmark-end text:name="__RefHeading___netzwerkmanager_14"/><text:bookmark-end text:name="netzwerkmanager"/></text:h>
      <text:p text:style-name="Text_20_body">Ubuntu kennt den sogenannten Netzwerkmanager. Der Netzwerkmanager erlaubt es dem Benutzer eigene Netzwerkprofile einzurichten beispielsweise ein Profil für das Heimnetzwerk und ein Profil für die Office-Umgebung. Der Netzwerkmanager wird im Netzwerklabor eingesetzt, um Standard-Profile für jede Karte fest zuhinterlegen. Für jede Schnittstelle ist demnach die IP-Adresse für die drei Netze vorgesehen.</text:p>
      <text:p text:style-name="Text_20_body">Anders als bei Windows kann ein normaler User (OHNE Administratorrechte) per Netzwerkmanager neue Profile anlegen und zwischen diesen schnell hin- und herwechseln. In Abbildung 4 sieht man den per Rechtsklick auf das Tray-Icon (oben rechter Bildschirmrand).</text:p>
      <text:p text:style-name="Text_20_body">Im oberen Bereich werden die aktiven Verbindungen mit den für die jeweilige Schnittstelle verfügbaren Profilen aufgelistet. Jeweils durch einen Strich voneinander getrennt. Hier kann direkt zwischen Profilen gewechselt werden.</text:p>
      <text:p text:style-name="Text_20_body">Unter dem Menüpunkt „<text:span text:style-name="Emphasis"><text:span text:style-name="Strong_20_Emphasis">Verbindungen bearbeiten“</text:span></text:span> kann man neue Profile anlegen bzw. bestehende (selbst angelegte) Profile ändern.
<text:span text:style-name="Strong_20_Emphasis">HINWEIS: </text:span>Die Profile <text:span text:style-name="Source_20_Text">ifupdown (ethX)</text:span> sind fix und können nicht angepasst werden.</text:p>
      <text:p text:style-name="Text_20_body">Hat man eine Verbindung ausgewählt, so kann man in den selbsterklärenden Unterdialogen die notwendigen Einstellungen vornehmen. Hier sollte man den default Name <text:span text:style-name="Source_20_Text">Kabelnetzwerkverbindung 1</text:span> durch einen sinnvollen Namen ersetzen, der einen Bezug zur IP-Adresse zu lässt z.B. <text:span text:style-name="Source_20_Text">Router 10er eth1</text:span> (für Router-Schnittstelle im <text:span text:style-name="Source_20_Text">10.0.0.0</text:span> Subnetz an Schnittstelle <text:span text:style-name="Source_20_Text">eth1</text:span>).</text:p>
      <text:p text:style-name="Text_20_body"><text:span text:style-name="Strong_20_Emphasis">HINWEIS:</text:span> Soll eine IP-Adresse gezielt auf bestimmte Schnittstellen gebunden werden, dann kann dies auf dem ersten Reiter über die Eingabe der MAC-Adresse der betreffenden Schnittstelle geschehen.
<text:span text:style-name="Strong_20_Emphasis">TIP:</text:span> Nach Eingabe der IP-Adresse wird durch TAB eine Netzmaske vorgeschlagen (meist 24). Lästiges Tippen der Maske entfällt so.</text:p>
      <table:table table:style-name="Table">
        <table:table-column/>
        <table:table-column/>
        <table:table-column/>
        <table:table-row>
          <table:table-cell office:value-type="string" table:style-name="tableheader">
            <text:p text:style-name="Table_20_Heading">Informationsquellen für HowTos und Ähnliches</text:p>
          </table:table-cell>
          <table:table-cell office:value-type="string" table:style-name="tableheader">
            <text:p text:style-name="Table_20_Heading"> Informationsquelle (URL)</text:p>
          </table:table-cell>
          <table:table-cell office:value-type="string" table:style-name="tableheader">
            <text:p text:style-name="Table_20_Heading"> Beschreibung </text:p>
          </table:table-cell>
        </table:table-row>
        <table:table-row>
          <table:table-cell office:value-type="string" table:style-name="tablecell">
            <text:p text:style-name="tablealignleft"><text:a xlink:type="simple" xlink:href="http://www.ubuntuusers.de/" text:style-name="Internet_20_link" text:visited-style-name="Visited_20_Internet_20_Link">http://www.ubuntuusers.de</text:a></text:p>
          </table:table-cell>
          <table:table-cell office:value-type="string" table:style-name="tablecell">
            <text:p text:style-name="tablealignleft">Deutschsprachige Seite. Sehr ausführliches Wiki/Forum in dem zu fast allen Themen HowTos zu finden sind.</text:p>
          </table:table-cell>
          <table:table-cell office:value-type="string" table:style-name="tablecell"/>
        </table:table-row>
        <table:table-row>
          <table:table-cell office:value-type="string" table:style-name="tablecell">
            <text:p text:style-name="tablealignleft"><text:a xlink:type="simple" xlink:href="https://help.ubuntu.com/" text:style-name="Internet_20_link" text:visited-style-name="Visited_20_Internet_20_Link">https://help.ubuntu.com/</text:a></text:p>
          </table:table-cell>
          <table:table-cell office:value-type="string" table:style-name="tablecell">
            <text:p text:style-name="tablealignleft">Englischsprachige Seite. Offizielle Hilfeseite zu Ubuntu.</text:p>
          </table:table-cell>
          <table:table-cell office:value-type="string" table:style-name="tablecell"/>
        </table:table-row>
        <table:table-row>
          <table:table-cell office:value-type="string" table:style-name="tablecell">
            <text:p text:style-name="tablealignleft"><text:a xlink:type="simple" xlink:href="http://www.howtoforge.com/howtos/linux/ubuntu" text:style-name="Internet_20_link" text:visited-style-name="Visited_20_Internet_20_Link">http://www.howtoforge.com/howtos/linux/ubuntu</text:a></text:p>
          </table:table-cell>
          <table:table-cell office:value-type="string" table:style-name="tablecell">
            <text:p text:style-name="tablealignleft">Deutsch-/Englischsprachige Seite. HowTos zu diversen Linux-Distributionen inkl. Ubuntu. Ebenfalls nach Anwendungen/Diensten sortiert.</text:p>
          </table:table-cell>
          <table:table-cell office:value-type="string" table:style-name="tablecell"/>
        </table:table-row>
        <table:table-row>
          <table:table-cell office:value-type="string" table:style-name="tablecell">
            <text:p text:style-name="tablealignleft"><text:a xlink:type="simple" xlink:href="http://ubuntuguide.org/wiki/Ubuntu:Natty" text:style-name="Internet_20_link" text:visited-style-name="Visited_20_Internet_20_Link">http://ubuntuguide.org/wiki/Ubuntu:Natty</text:a></text:p>
          </table:table-cell>
          <table:table-cell office:value-type="string" table:style-name="tablecell">
            <text:p text:style-name="tablealignleft">Englischsprachige Seite. Anwendungsorientierte Seite, in der viele Pakete aufgeführt sind. Häufig will man etwas unter Linux tun, weiss aber nicht mit welchen Tool. Hier findet man Beispiele für diverese Anwendungen.</text:p>
          </table:table-cell>
          <table:table-cell office:value-type="string" table:style-name="tablecell"/>
        </table:table-row>
      </table:table>
      <text:p text:style-name="Text_20_body"><text:span text:style-name="Emphasis">Tabelle </text:span><text:span text:style-name="Emphasis">4</text:span><text:span text:style-name="Emphasis">: Informationsquellen Ubuntu/Linux</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network:labornutzung</dc:title>
  </office:meta>
</office:document-meta>
</file>