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work:lf7"/><text:bookmark-start text:name="__RefHeading___lokale_netze_1"/><text:bookmark-start text:name="lokale_netze"/>Lokale Netze<text:bookmark-end text:name="__RefHeading___lokale_netze_1"/><text:bookmark-end text:name="lokale_netze"/></text:h>
      <text:h text:style-name="Heading_20_3" text:outline-level="3"><text:bookmark-start text:name="__RefHeading___einstieg_iso_osi_modell_2"/><text:bookmark-start text:name="einstieg_iso_osi_modell"/>Einstieg ISO/OSI Modell<text:bookmark-end text:name="__RefHeading___einstieg_iso_osi_modell_2"/><text:bookmark-end text:name="einstieg_iso_osi_modell"/></text:h>
      <text:p text:style-name="Text_20_body">Das <text:a xlink:type="simple" xlink:href="https://www.kopfload.de/doku.php?id=lager:lf7:osi_modell" text:style-name="Internet_20_link" text:visited-style-name="Visited_20_Internet_20_Link"> ISO/OSI-Modell </text:a> dient als Gerüst zum Verständnis der modernen Kommunikation.</text:p>
      <text:h text:style-name="Heading_20_3" text:outline-level="3"><text:bookmark-start text:name="__RefHeading___anwendungsneutrale_verkabelung_3"/><text:bookmark-start text:name="anwendungsneutrale_verkabelung"/>Anwendungsneutrale Verkabelung<text:bookmark-end text:name="__RefHeading___anwendungsneutrale_verkabelung_3"/><text:bookmark-end text:name="anwendungsneutrale_verkabelung"/></text:h>
      <text:p text:style-name="Text_20_body">In diesem Kapitel werden die Ideen und Umsetzung von <text:a xlink:type="simple" xlink:href="https://www.kopfload.de/doku.php?id=lager:lf7:strukt_verkabel" text:style-name="Internet_20_link" text:visited-style-name="Visited_20_Internet_20_Link"> anwendungsneutralen Verkabelungen </text:a> behandelt.</text:p>
      <text:h text:style-name="Heading_20_3" text:outline-level="3"><text:bookmark-start text:name="__RefHeading___analoge_und_digitale_signale_4"/><text:bookmark-start text:name="analoge_und_digitale_signale"/>Analoge und digitale Signale<text:bookmark-end text:name="__RefHeading___analoge_und_digitale_signale_4"/><text:bookmark-end text:name="analoge_und_digitale_signale"/></text:h>
      <text:p text:style-name="Text_20_body">In diesem Kapitel werden die physikalischen Eigenschaften und Kenngrößen von <text:a xlink:type="simple" xlink:href="https://www.kopfload.de/doku.php?id=lager:lf7:analog_digi_signale" text:style-name="Internet_20_link" text:visited-style-name="Visited_20_Internet_20_Link"> analogen und digitalen Signalen </text:a> beschrieben.</text:p>
      <text:h text:style-name="Heading_20_3" text:outline-level="3"><text:bookmark-start text:name="__RefHeading___leitungen_und_daempfung_5"/><text:bookmark-start text:name="leitungen_und_daempfung"/>Leitungen und Dämpfung<text:bookmark-end text:name="__RefHeading___leitungen_und_daempfung_5"/><text:bookmark-end text:name="leitungen_und_daempfung"/></text:h>
      <text:p text:style-name="Text_20_body">In diesem Kapitel werden die Eigenschaften von <text:a xlink:type="simple" xlink:href="https://www.kopfload.de/doku.php?id=lager:lf7:leitungen" text:style-name="Internet_20_link" text:visited-style-name="Visited_20_Internet_20_Link"> Leitungen und die Veränderungen</text:a>, die die Übertragung über reale Kanäle an digitalen Signalen hervorrufen, behandelt.</text:p>
      <text:h text:style-name="Heading_20_3" text:outline-level="3"><text:bookmark-start text:name="__RefHeading___zugriffsverfahren_6"/><text:bookmark-start text:name="zugriffsverfahren"/>Zugriffsverfahren<text:bookmark-end text:name="__RefHeading___zugriffsverfahren_6"/><text:bookmark-end text:name="zugriffsverfahren"/></text:h>
      <text:p text:style-name="Text_20_body">Um auf ein Medium (z.B. twisted pair-Kabel) zugreifen zu können, bedarf es gewisser „Spielregeln“. Die Zugriffsverfahren regeln genau dieses.</text:p>
      <text:h text:style-name="Heading_20_3" text:outline-level="3"><text:bookmark-start text:name="__RefHeading___vlan_7"/><text:bookmark-start text:name="vlan"/>VLAN<text:bookmark-end text:name="__RefHeading___vlan_7"/><text:bookmark-end text:name="vlan"/></text:h>
      <text:p text:style-name="Text_20_body">Unter einem <text:a xlink:type="simple" xlink:href="https://www.kopfload.de/doku.php?id=lager:vlan" text:style-name="Internet_20_link" text:visited-style-name="Visited_20_Internet_20_Link"> VLAN</text:a> <text:note text:id="ftn0" text:note-class="footnote"><text:note-citation text:label="1)">1)</text:note-citation><text:note-body><text:p text:style-name="Text_20_body">virtual local area network ; virtuelles lokales Netz</text:p></text:note-body></text:note> versteht man die Möglichkeit Teilnetze auf einem physikalischen Netzelement vornehmen zu können. Meist wird hierzu ein Switch eingesetzt.</text:p>
      <text:h text:style-name="Heading_20_3" text:outline-level="3"><text:bookmark-start text:name="__RefHeading___stp_8"/><text:bookmark-start text:name="stp"/>STP<text:bookmark-end text:name="__RefHeading___stp_8"/><text:bookmark-end text:name="stp"/></text:h>
      <text:p text:style-name="Text_20_body">Das <text:a xlink:type="simple" xlink:href="https://www.kopfload.de/doku.php?id=lager:stp" text:style-name="Internet_20_link" text:visited-style-name="Visited_20_Internet_20_Link"> STP </text:a> <text:note text:id="ftn1" text:note-class="footnote"><text:note-citation text:label="2)">2)</text:note-citation><text:note-body><text:p text:style-name="Text_20_body">Spanning Tree Protocol; „aufgespannter Baum“</text:p></text:note-body></text:note> wird eingesetzt, um in Netzumgebungen, in denen Switche eingesetzt werden, die Bildung von Schleifen zu vermei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twork:lf7</dc:title>
  </office:meta>
</office:document-meta>
</file>