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:literatur"/><text:bookmark-start text:name="__RefHeading___informationsquellen_netzwerktechnik_1"/><text:bookmark-start text:name="informationsquellen_netzwerktechnik"/>Informationsquellen Netzwerktechnik<text:bookmark-end text:name="__RefHeading___informationsquellen_netzwerktechnik_1"/><text:bookmark-end text:name="informationsquellen_netzwerktechnik"/></text:h>
      <text:p text:style-name="Text_20_body">Im folgenden werden einige Bücher und Informationsquellen empfohlen. Der Kauf aller Bücher ist nicht anzuraten, da es sich zum Teil um
sehr spezialisierte Bücher handelt.</text:p>
      <text:h text:style-name="Heading_20_2" text:outline-level="2"><text:bookmark-start text:name="__RefHeading___buecher_2"/><text:bookmark-start text:name="buecher"/>Bücher<text:bookmark-end text:name="__RefHeading___buecher_2"/><text:bookmark-end text:name="buecher"/></text:h>
      <text:p text:style-name="Text_20_body"><text:span text:style-name="Strong_20_Emphasis">IT-Handbuch, IT-Systemelektroniker/-in, Fachinformatiker/-in</text:span><text:line-break/>
Reines Nachschlagewerk im Sinne eines Tabellenbuchs. Keine ausführlichen Erklärungen.<text:line-break/>
Titel: „IT-Handbuch, IT-Systemelektroniker/-in, Fachinformatiker/-in“<text:line-break/>
Autoren: H. Hübscher, H.-J. Petersen, e.a.<text:line-break/>
10. Auflage, Westermann Verlag, 2016, ISBN: 978-3-14-235047-9, ca. 30,- €<text:line-break/></text:p>
      <text:p text:style-name="Text_20_body"><text:span text:style-name="Strong_20_Emphasis">IT-Berufe, Informations- und Telekommunikationstechnik (nicht mehr aktuell)</text:span><text:line-break/>
Ausführliches Lehrbuch mit Bilder und Aufgaben. Behandelt folgende Themen:<text:line-break/>
„Einfache IT-Systeme“, „Vernetze IT-Systeme“ (LF5), <text:line-break/>
„Öffentlichen Netze und Dienste“, „Betreuung von IT-Systemen“,<text:line-break/>
 „Elektrische Grundlagen“ (als Anhang).<text:line-break/>
Titel: „Informations- und Telekommunikationstechnik“<text:line-break/>
Autoren: A.Zimmermann u. V. Zimmermann<text:line-break/>
3. Auflage, Westermann Verlag, 2012, ISBN: 978-3-8045-5382-8, ca. 30,- €<text:line-break/></text:p>
      <text:p text:style-name="Text_20_body"><text:span text:style-name="Strong_20_Emphasis">NET IT. Fachqualifikationen Netzwerktechnologien</text:span><text:line-break/>
Lehrbuch mit vielen Schaubildern, Herausgeber: Finn Bradt, <text:line-break/>
3. Auflage, Verlag Handwerk und Technik, 2011, ISBN: 978-3-582-03636-0, ca. 30,- €<text:line-break/></text:p>
      <text:p text:style-name="Text_20_body"><text:span text:style-name="Strong_20_Emphasis">Voice over IP - Die Technik. Grundlagen, Protokolle, Anwendungen, Migration, Sicherheit</text:span><text:line-break/>
Reines VoIP-Buch. Sehr ausführlich, aber nur ein Themengebiet.<text:line-break/>
Titel: „Voice over IP - Die Technik. Grundlagen, Protokolle, Anwendungen, Migration, Sicherheit“<text:line-break/>
Autor: Anatol Badach<text:line-break/>
4. Auflage, Hanser Fachbuch; 2009, ISBN: 978-3-4464-1772-4, ca. 40,- €<text:line-break/></text:p>
      <text:p text:style-name="Text_20_body"><text:span text:style-name="Strong_20_Emphasis">Technik der IP-Netze. TCP/IP incl. IPv6</text:span><text:line-break/>
Spezialisiert auf TCP/IP Protokollfamilie. Sehr ausführlich, aber nur ein begrenzter Themenkomplex.<text:line-break/>
Titel: „Technik der IP-Netze. TCP/IP incl. IPv6. Funktionsweise, Protokolle und Dienste“<text:line-break/>
Autor: Anatol Badach<text:line-break/>
3. Auflage, Hanser Fachbuch, 2015, ISBN: 978-3-4464-3976-4, ca. 50,- €<text:line-break/></text:p>
      <text:p text:style-name="Text_20_body"><text:span text:style-name="Strong_20_Emphasis">Galileo Computing Verlag OpenBooks</text:span><text:line-break/>
Eine Vielzahl kostenloser eBooks. <text:line-break/>
U.a. <text:span text:style-name="Strong_20_Emphasis">IT-Handbuch für Fachinformatiker</text:span><text:line-break/>
<text:a xlink:type="simple" xlink:href="https://www.galileo-press.de/openbook/" text:style-name="Internet_20_link" text:visited-style-name="Visited_20_Internet_20_Link">https://www.galileo-press.de/openbook/</text:a></text:p>
      <text:h text:style-name="Heading_20_2" text:outline-level="2"><text:bookmark-start text:name="__RefHeading___internet-quellen_3"/><text:bookmark-start text:name="internet-quellen"/>Internet-Quellen<text:bookmark-end text:name="__RefHeading___internet-quellen_3"/><text:bookmark-end text:name="internet-quellen"/></text:h>
      <text:p text:style-name="Text_20_body"><text:span text:style-name="Strong_20_Emphasis">Elektronik-Kompendium</text:span><text:line-break/>
Sehr anschaulich mit vielen Skizzen bestückt. Hier ist besonders Netzwerktechnik zu empfehlen.<text:line-break/>
<text:a xlink:type="simple" xlink:href="http://www.elektronik-kompendium.de/sites/net/index.htm" text:style-name="Internet_20_link" text:visited-style-name="Visited_20_Internet_20_Link">http://www.elektronik-kompendium.de/sites/net/index.htm</text:a> (kostenlos)<text:line-break/></text:p>
      <text:p text:style-name="Text_20_body"><text:span text:style-name="Strong_20_Emphasis">Netzmafia</text:span><text:line-break/>
Sehr anschaulich und nachvollziehbar erklärt. Besonders das Skript „Grundlagen Computernetze“ ist für LF5 zu empfehlen.<text:line-break/>
<text:a xlink:type="simple" xlink:href="http://www.netzmafia.de/skripten/netze/index.html" text:style-name="Internet_20_link" text:visited-style-name="Visited_20_Internet_20_Link">http://www.netzmafia.de/skripten/netze/index.html</text:a> Autor: Prof. Jürgen Plate (kostenlos)<text:line-break/></text:p>
      <text:p text:style-name="Text_20_body"><text:span text:style-name="Strong_20_Emphasis">Wikipedia (mit Einschränkungen)</text:span><text:line-break/>
Sehr umfangreich, allerdings oft nicht zum lernen neuer Inhalte geeignet. Als Nachschlagewerk nutzbar.<text:line-break/>
<text:a xlink:type="simple" xlink:href="http://de.wikipedia.org/wiki/Wikipedia:B%C3%BCcher/IT-Kompendium" text:style-name="Internet_20_link" text:visited-style-name="Visited_20_Internet_20_Link">http://de.wikipedia.org/wiki/Wikipedia:B%C3%BCcher/IT-Kompendium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etwork:literatur</dc:title>
  </office:meta>
</office:document-meta>
</file>