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etwork:mikrotik_basics"/><text:bookmark-start text:name="__RefHeading___mikrotik_einfuehrung_1"/><text:bookmark-start text:name="mikrotik_einfuehrung"/>Mikrotik Einführung<text:bookmark-end text:name="__RefHeading___mikrotik_einfuehrung_1"/><text:bookmark-end text:name="mikrotik_einfuehrung"/></text:h>
      <text:h text:style-name="Heading_20_2" text:outline-level="2"><text:bookmark-start text:name="__RefHeading___allgemeine_befehle_2"/><text:bookmark-start text:name="allgemeine_befehle"/>Allgemeine Befehle<text:bookmark-end text:name="__RefHeading___allgemeine_befehle_2"/><text:bookmark-end text:name="allgemeine_befehle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network:mikrotik_basics</dc:title>
  </office:meta>
</office:document-meta>
</file>